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start" style:justify-single-word="false"/>
      <style:text-properties style:font-name="Times New Roman"/>
    </style:style>
    <style:style style:name="P3" style:family="paragraph" style:parent-style-name="Standard">
      <style:paragraph-properties fo:text-align="center" style:justify-single-word="false"/>
      <style:text-properties style:font-name="Times New Roman"/>
    </style:style>
    <style:style style:name="P4" style:family="paragraph" style:parent-style-name="Standard">
      <style:text-properties fo:color="#7e0021" style:font-name="Times New Roman"/>
    </style:style>
    <style:style style:name="P5" style:family="paragraph" style:parent-style-name="Standard">
      <style:paragraph-properties fo:text-align="start" style:justify-single-word="false"/>
      <style:text-properties style:font-name="Times New Roman"/>
    </style:style>
    <style:style style:name="P6" style:family="paragraph" style:parent-style-name="Standard" style:list-style-name="L1">
      <style:paragraph-properties fo:text-align="start" style:justify-single-word="false"/>
      <style:text-properties style:font-name="Times New Roman"/>
    </style:style>
    <style:style style:name="P7" style:family="paragraph" style:parent-style-name="Standard" style:list-style-name="L2">
      <style:paragraph-properties fo:text-align="start" style:justify-single-word="false"/>
      <style:text-properties style:font-name="Times New Roman"/>
    </style:style>
    <style:style style:name="P8" style:family="paragraph" style:parent-style-name="Text_20_body" style:list-style-name="L1">
      <style:paragraph-properties fo:text-align="start" style:justify-single-word="false"/>
      <style:text-properties style:font-name="Times New Roman" fo:font-size="12pt"/>
    </style:style>
    <style:style style:name="P9" style:family="paragraph" style:parent-style-name="Text_20_body" style:list-style-name="L6"/>
    <style:style style:name="P10" style:family="paragraph" style:parent-style-name="Text_20_body" style:list-style-name="L1">
      <style:paragraph-properties fo:text-align="start" style:justify-single-word="false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fo:font-weight="bold" style:font-size-asian="13pt" style:font-weight-asian="bold" style:font-size-complex="13pt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7e0021"/>
    </style:style>
    <style:style style:name="T5" style:family="text">
      <style:text-properties fo:color="#cc0000" fo:font-weight="bold" style:font-weight-asian="bold" style:font-weight-complex="bold"/>
    </style:style>
    <style:style style:name="T6" style:family="text">
      <style:text-properties fo:font-size="12pt"/>
    </style:style>
    <style:style style:name="T7" style:family="text">
      <style:text-properties style:font-name="Times New Roman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2">
      <text:list-level-style-number text:level="1" text:style-name="Numbering_20_Symbols" style:num-suffix="." style:num-format="i" text:start-value="50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4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5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6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1">S T A R O S T A</text:p>
      <text:p text:style-name="P1">obce</text:p>
      <text:p text:style-name="P1">H R A C H O V I Š T E <text:s text:c="83"/>Dátum: 13.8.2026</text:p>
      <text:p text:style-name="P1"><text:s text:c="105"/><text:span text:style-name="T4"><text:s text:c="10"/></text:span></text:p>
      <text:p text:style-name="P4"><text:s text:c="193"/></text:p>
      <text:p text:style-name="P1">Vec: <text:s/><text:span text:style-name="T3">P O Z V Á N K A</text:span></text:p>
      <text:p text:style-name="P1"><text:s text:c="2"/></text:p>
      <text:p text:style-name="P1"/>
      <text:p text:style-name="P1"><text:s text:c="18"/>V súlade s § 1 ods. 2 písm. a/ <text:s/>zákona SNR <text:s/>č. 369/1990 Z.z. <text:s/>o obecnom zriadení</text:p>
      <text:p text:style-name="P1">v znení neskorších predpisov a § v zmysle Rokovacieho poriadku Obecného zastupiteľstva v Hrachovišti <text:s text:c="32"/></text:p>
      <text:p text:style-name="P1"/>
      <text:p text:style-name="P1"><text:s text:c="52"/><text:span text:style-name="T1"><text:s text:c="2"/></text:span><text:span text:style-name="T2">z v o l á v a m</text:span></text:p>
      <text:p text:style-name="P1"/>
      <text:p text:style-name="P1"><text:s text:c="5"/>zasadnutie mimoriadneho Obecného zastupiteľstva v Hrachovišti, ktoré sa bude <text:s/>konať </text:p>
      <text:p text:style-name="P1"><text:s text:c="37"/></text:p>
      <text:p text:style-name="P1"><text:s text:c="41"/><text:span text:style-name="T3">dňa: 19.8.2026 / streda</text:span><text:span text:style-name="T5"> </text:span><text:span text:style-name="T3">/ <text:s/>o 16.00 hod. </text:span></text:p>
      <text:p text:style-name="P2"><text:s text:c="42"/></text:p>
      <text:p text:style-name="P2"><text:s text:c="38"/>v budove Kultúrneho domu <text:s/>v Hrachovišti.</text:p>
      <text:p text:style-name="P2"/>
      <text:p text:style-name="P2">Program: </text:p>
      <text:list xml:id="list8552268521806497629" text:style-name="L1">
        <text:list-item>
          <text:p text:style-name="P6">Otvorenie zasadnutia obecného zastupiteľstva</text:p>
          <text:p text:style-name="P6">starosta obce</text:p>
        </text:list-item>
        <text:list-item>
          <text:p text:style-name="P6">Určenie zapisovateľa a overovateľov zápisnice</text:p>
          <text:p text:style-name="P6">starosta obce</text:p>
        </text:list-item>
        <text:list-item>
          <text:p text:style-name="P6">Kontrola uznesení</text:p>
          <text:p text:style-name="P6">zástupca starostu </text:p>
        </text:list-item>
        <text:list-item>
          <text:p text:style-name="P6">Voľba hlavného kontrolóra obce</text:p>
          <text:p text:style-name="P6"/>
          <text:p text:style-name="P10"><text:span text:style-name="T7"><text:s/>- oboznámenie s kandidátom a splnením podmienok na výkon funkcie hlavného kontrolóra </text:span></text:p>
          <text:p text:style-name="P10"><text:span text:style-name="T7"><text:s/></text:span>- predstavenie kandidáta </text:p>
          <text:p text:style-name="P10"><text:s/>- voľba hlavného kontrolóra obce verejným hlasovaním </text:p>
          <text:p text:style-name="P9"><text:s/>- vyhlásenie výsledku voľby </text:p>
          <text:p text:style-name="P6"/>
        </text:list-item>
        <text:list-item>
          <text:p text:style-name="P6">Rôzne</text:p>
        </text:list-item>
        <text:list-item>
          <text:p text:style-name="P6">Diskusia</text:p>
        </text:list-item>
        <text:list-item>
          <text:p text:style-name="P6">Záver</text:p>
        </text:list-item>
      </text:list>
      <text:list xml:id="list5393462407784330722" text:style-name="L2">
        <text:list-header>
          <text:p text:style-name="P7"/>
        </text:list-header>
      </text:list>
      <text:p text:style-name="P3">JUDr. Ivan K o l n í k <text:s text:c="3"/>v.r.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Za správnosť: Korcová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creation-date>2005-02-18T09:39:27</meta:creation-date>
    <dc:date>2026-08-13T14:30:40.75</dc:date>
    <meta:print-date>2026-08-13T14:24:50.55</meta:print-date>
    <meta:editing-cycles>134</meta:editing-cycles>
    <meta:editing-duration>P2DT16H46M48S</meta:editing-duration>
    <meta:document-statistic meta:table-count="0" meta:image-count="0" meta:object-count="0" meta:page-count="1" meta:paragraph-count="32" meta:word-count="166" meta:character-count="1571"/>
    <meta:user-defined meta:name="Info 1"/>
    <meta:user-defined meta:name="Info 2"/>
    <meta:user-defined meta:name="Info 3"/>
    <meta:user-defined meta:name="Info 4"/>
  </office:meta>
</office:document-meta>
</file>